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698" style:family="paragraph" style:parent-style-name="s16">
      <style:paragraph-properties fo:text-indent="12mm"/>
    </style:style>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2_preformatted11" style:family="paragraph" style:parent-style-name="s2">
      <style:text-properties style:font-name="Courier New" fo:font-family="'Courier New'" fo:font-size="11pt"/>
    </style:style>
    <!-- Table cells styles -->
    <!-- Table columns styles -->
    <style:style style:name="3403"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195554/0">Указ Президента РФ от 18 мая 2009 г. N 559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text:a></text:h>
      <text:p text:style-name="s52header">С изменениями и дополнениями от:</text:p>
      <text:p text:style-name="s52">12 января 2010 г., 13 марта 2012 г., 2 апреля, 30 сентября, 3 декабря 2013 г., 23 июня 2014 г., 8 марта, 15 июля 2015 г., 19 сентября 2017 г., 15 января 2020 г., 26 июня 2023 г., 31 декабря 2025 г.</text:p>
      <text:p text:style-name="s9header">ГАРАНТ:</text:p>
      <text:p text:style-name="s9">О применении положений настоящего Указа см. <text:a xlink:type="simple" xlink:href="http://ivo.garant.ru/document/redirect/198274/0">письмо</text:a> Минздравсоцразвития России от 23 ноября 2009 г. N 4982-17</text:p>
      <text:p text:style-name="s1">В соответствии со <text:a xlink:type="simple" xlink:href="http://ivo.garant.ru/document/redirect/12164203/8">статьей 8</text:a> Федерального закона от 25 декабря 2008 г. N 273-ФЗ "О противодействии коррупции" постановляю:</text:p>
      <text:p text:style-name="s1"><text:bookmark text:name="anchor1"/>1. Утвердить прилагаемые:</text:p>
      <text:p text:style-name="s1"><text:bookmark text:name="anchor11"/>а) <text:a xlink:type="simple" xlink:href="#anchor1000">Положение</text:a>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text:p>
      <text:p text:style-name="s1"><text:bookmark text:name="anchor12"/>б) <text:a xlink:type="simple" xlink:href="http://ivo.garant.ru/document/redirect/70681384/1710">утратил силу</text:a> с 1 января 2015 г.;</text:p>
      <text:p text:style-name="s22header">Информация об изменениях:</text:p>
      <text:p text:style-name="s22">См. текст <text:a xlink:type="simple" xlink:href="http://ivo.garant.ru/document/redirect/58057616/12">подпункта "б"</text:a></text:p>
      <text:p text:style-name="s1"><text:bookmark text:name="anchor13"/>в) <text:a xlink:type="simple" xlink:href="http://ivo.garant.ru/document/redirect/70681384/1710">утратил силу</text:a> с 1 января 2015 г.;</text:p>
      <text:p text:style-name="s22header">Информация об изменениях:</text:p>
      <text:p text:style-name="s22">См. текст <text:a xlink:type="simple" xlink:href="http://ivo.garant.ru/document/redirect/58057616/13">подпункта "в"</text:a></text:p>
      <text:p text:style-name="s1"><text:bookmark text:name="anchor14"/>г) <text:a xlink:type="simple" xlink:href="http://ivo.garant.ru/document/redirect/70681384/1710">утратил силу</text:a> с 1 января 2015 г.;</text:p>
      <text:p text:style-name="s22header">Информация об изменениях:</text:p>
      <text:p text:style-name="s22">См. текст <text:a xlink:type="simple" xlink:href="http://ivo.garant.ru/document/redirect/58057616/14">подпункта "г"</text:a></text:p>
      <text:p text:style-name="s1"><text:bookmark text:name="anchor15"/>д) <text:a xlink:type="simple" xlink:href="http://ivo.garant.ru/document/redirect/70681384/1710">утратил силу</text:a> с 1 января 2015 г..</text:p>
      <text:p text:style-name="s22header">Информация об изменениях:</text:p>
      <text:p text:style-name="s22">См. текст <text:a xlink:type="simple" xlink:href="http://ivo.garant.ru/document/redirect/58057616/15">подпункта "д"</text:a></text:p>
      <text:p text:style-name="s22"/>
      <text:p text:style-name="s22header">Информация об изменениях:</text:p>
      <text:p text:style-name="s22"><text:bookmark text:name="anchor2"/><text:a xlink:type="simple" xlink:href="http://ivo.garant.ru/document/redirect/70681384/1711">Указом</text:a> Президента РФ от 23 июня 2014 г. N 460 пункт 2 изложен в новой редакции, <text:a xlink:type="simple" xlink:href="http://ivo.garant.ru/document/redirect/70681384/80">вступающей в силу</text:a> с 1 января 2015 г.</text:p>
      <text:p text:style-name="s22"><text:a xlink:type="simple" xlink:href="http://ivo.garant.ru/document/redirect/58057616/2">См. текст пункта в предыдущей редакции</text:a></text:p>
      <text:p text:style-name="s1">2. Установить, что федеральные государственные служащие, замещающие должности федеральной государственной службы в федеральных государственных органах, сведения о сотрудниках которых относятся к государственной тайне, представляют сведения о доходах, об имуществе и обязательствах имущественного характера в соответствии с утвержденным настоящим Указом <text:a xlink:type="simple" xlink:href="#anchor1000">Положением</text:a> и по утвержденной Президентом Российской Федерации <text:a xlink:type="simple" xlink:href="http://ivo.garant.ru/document/redirect/70681384/1000">форме</text:a> справки, а также с учетом положений <text:a xlink:type="simple" xlink:href="http://ivo.garant.ru/document/redirect/10102673/3">законодательства</text:a> Российской Федерации о государственной тайне.</text:p>
      <text:p text:style-name="s22header">Информация об изменениях:</text:p>
      <text:p text:style-name="s22"><text:bookmark text:name="anchor3"/>Пункт 3 изменен с 1 января 2026 г. - <text:a xlink:type="simple" xlink:href="http://ivo.garant.ru/document/redirect/413398052/151">Указ</text:a> Президента России от 31 декабря 2025 г. № 1009</text:p>
      <text:p text:style-name="s22"><text:a xlink:type="simple" xlink:href="http://ivo.garant.ru/document/redirect/483425069/3">См. предыдущую редакцию</text:a></text:p>
      <text:p text:style-name="s1">3. Рекомендовать органам государственной власти субъектов Российской Федерации и органам местного самоуправления руководствоваться настоящим Указом при разработке и утверждении положений о представлении гражданами, претендующими на замещение должностей государственной гражданской службы субъектов Российской Федерации и муниципальной службы, государственными гражданскими служащими субъектов Российской Федерации и муниципальными служащими сведений о доходах, об имуществе и обязательствах имущественного характера, предусмотренных <text:a xlink:type="simple" xlink:href="http://ivo.garant.ru/document/redirect/12164203/801">частью 1 статьи 8</text:a> Федерального закона от 25 декабря 2008 г. № 273-ФЗ "О противодействии коррупции".</text:p>
      <text:p text:style-name="s16_fi698"><text:bookmark text:name="anchor4"/>4. Признать утратившими силу:</text:p>
      <text:p text:style-name="s1"><text:bookmark text:name="anchor41"/><text:a xlink:type="simple" xlink:href="http://ivo.garant.ru/document/redirect/10201021/0">Указ</text:a> Президента Российской Федерации от 15 мая 1997 г. N 484 "О представлении лицами, замещающими государственные должности Российской Федерации, и лицами, замещающими государственные должности государственной службы и должности в органах местного самоуправления, сведений о доходах и имуществе" (Собрание законодательства Российской Федерации, 1997, N 20, ст. 2239);</text:p>
      <text:p text:style-name="s1"><text:bookmark text:name="anchor42"/><text:a xlink:type="simple" xlink:href="http://ivo.garant.ru/document/redirect/12110889/0">Указ</text:a> Президента Российской Федерации от 4 марта 1998 г. N 227 "О внесении изменений и дополнений в Указ Президента Российской Федерации от 15 мая 1997 г. N 484 "О представлении лицами, замещающими государственные должности Российской Федерации, и лицами, замещающими государственные должности государственной службы и должности в органах местного самоуправления, сведений о доходах и имуществе" (Собрание законодательства Российской Федерации, 1998, N 10, ст. 1160);</text:p>
      <text:p text:style-name="s1"><text:bookmark text:name="anchor43"/><text:a xlink:type="simple" xlink:href="http://ivo.garant.ru/document/redirect/180492/201">подпункт "а" пункта 2</text:a> Указа Президента Российской Федерации от 31 мая 1999 г. N 680 "Об утверждении Положения об Управлении кадров Президента Российской Федерации" (Собрание законодательства Российской Федерации, 1999, N 23, ст. 2818);</text:p>
      <text:p text:style-name="s1"><text:bookmark text:name="anchor44"/><text:a xlink:type="simple" xlink:href="http://ivo.garant.ru/document/redirect/12120318/1021">пункт 21</text:a> приложения к Указу Президента Российской Федерации от 25 июля 2000 г. N 1358 "О внесении изменений в акты Президента Российской Федерации" (Собрание законодательства Российской Федерации, 2000, N 31, ст. 3252).</text:p>
      <text:p text:style-name="s1"><text:bookmark text:name="anchor5"/>5. Настоящий Указ вступает в силу со дня его <text:a xlink:type="simple" xlink:href="http://ivo.garant.ru/document/redirect/295554/0">официального опубликования</text:a>.</text:p>
      <text:p text:style-name="s1"/>
      <table:table table:name="10206" table:style-name="10206">
        <table:table-column table:style-name="6803"/>
        <table:table-column table:style-name="3403"/>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text:p>
      <text:p text:style-name="s16_fi0">18 мая 2009 г.</text:p>
      <text:p text:style-name="s16_fi0">N 559</text:p>
      <text:p text:style-name="s1"/>
      <text:h text:outline-level="1" text:style-name="s3"><text:bookmark text:name="anchor1000"/>Положение
о представлении гражданами, претендующими на замещение должностей федеральной государственной службы, и федеральными государственными служащими сведений о доходах, об имуществе и обязательствах имущественного характера
(утв. <text:a xlink:type="simple" xlink:href="#anchor0">Указом</text:a> Президента РФ от 18 мая 2009 г. N 559)</text:h>
      <text:p text:style-name="s52header">С изменениями и дополнениями от:</text:p>
      <text:p text:style-name="s52">12 января 2010 г., 13 марта 2012 г., 2 апреля, 3 декабря 2013 г., 23 июня 2014 г., 8 марта, 15 июля 2015 г., 19 сентября 2017 г., 15 января 2020 г., 26 июня 2023 г., 31 декабря 2025 г.</text:p>
      <text:p text:style-name="s1"/>
      <text:p text:style-name="s22header">Информация об изменениях:</text:p>
      <text:p text:style-name="s22"><text:bookmark text:name="anchor1001"/>Пункт 1 изменен с 1 января 2026 г. - <text:a xlink:type="simple" xlink:href="http://ivo.garant.ru/document/redirect/413398052/10521">Указ</text:a> Президента России от 31 декабря 2025 г. № 1009</text:p>
      <text:p text:style-name="s22"><text:a xlink:type="simple" xlink:href="http://ivo.garant.ru/document/redirect/483425069/1001">См. предыдущую редакцию</text:a></text:p>
      <text:p text:style-name="s1">1. Настоящим Положением определяется порядок представления гражданами, претендующими на замещение должностей федеральной государственной службы (далее - должности государственной службы), и федеральными государственными служащими сведений о доходах, об имуществе и обязательствах имущественного характера, предусмотренных <text:a xlink:type="simple" xlink:href="http://ivo.garant.ru/document/redirect/12164203/801">частью 1 статьи 8</text:a> Федерального закона от 25 декабря 2008 г. № 273-ФЗ "О противодействии коррупции" (далее - сведения о доходах, об имуществе и обязательствах имущественного характера).</text:p>
      <text:p text:style-name="s22header">Информация об изменениях:</text:p>
      <text:p text:style-name="s22"><text:bookmark text:name="anchor1002"/><text:a xlink:type="simple" xlink:href="http://ivo.garant.ru/document/redirect/71131326/15">Указом</text:a> Президента РФ от 15 июля 2015 г. № 364 пункт 2 изложен в новой редакции</text:p>
      <text:p text:style-name="s22"><text:a xlink:type="simple" xlink:href="http://ivo.garant.ru/document/redirect/57507672/1002">См. текст пункта в предыдущей редакции</text:a></text:p>
      <text:p text:style-name="s1">2. Обязанность представлять сведения о доходах, об имуществе и обязательствах имущественного характера в соответствии с федеральными законами возлагается:</text:p>
      <text:p text:style-name="s1"><text:bookmark text:name="anchor10021"/>а) на гражданина, претендующего на замещение должности государственной службы (далее - гражданин);</text:p>
      <text:p text:style-name="s22header">Информация об изменениях:</text:p>
      <text:p text:style-name="s22"><text:bookmark text:name="anchor10022"/>Подпункт "б" изменен с 1 января 2026 г. - <text:a xlink:type="simple" xlink:href="http://ivo.garant.ru/document/redirect/413398052/10523">Указ</text:a> Президента России от 31 декабря 2025 г. № 1009</text:p>
      <text:p text:style-name="s22"><text:a xlink:type="simple" xlink:href="http://ivo.garant.ru/document/redirect/483425069/10022">См. предыдущую редакцию</text:a></text:p>
      <text:p text:style-name="s1">б) на федерального государственного служащего, замещающего должность государственной службы, предусмотренную <text:a xlink:type="simple" xlink:href="http://ivo.garant.ru/document/redirect/195552/1000">перечнем</text:a> должностей, утвержденным <text:a xlink:type="simple" xlink:href="http://ivo.garant.ru/document/redirect/195552/0">Указом</text:a> Президента Российской Федерации от 18 мая 2009 г. № 557 (далее - государственный служащий);</text:p>
      <text:p text:style-name="s22header">Информация об изменениях:</text:p>
      <text:p text:style-name="s22"><text:bookmark text:name="anchor10023"/>Подпункт "в" изменен с 1 января 2026 г. - <text:a xlink:type="simple" xlink:href="http://ivo.garant.ru/document/redirect/413398052/10524">Указ</text:a> Президента России от 31 декабря 2025 г. № 1009</text:p>
      <text:p text:style-name="s22"><text:a xlink:type="simple" xlink:href="http://ivo.garant.ru/document/redirect/483425069/10023">См. предыдущую редакцию</text:a></text:p>
      <text:p text:style-name="s1">в) на федерального государственного служащего, претендующего на замещение должности государственной службы, предусмотренной <text:a xlink:type="simple" xlink:href="http://ivo.garant.ru/document/redirect/195552/1000">перечнем </text:a>должностей, утвержденным <text:a xlink:type="simple" xlink:href="http://ivo.garant.ru/document/redirect/195552/0">Указом</text:a> Президента Российской Федерации от 18 мая 2009 г. № 557 (далее - кандидат на должность, предусмотренную перечнем);</text:p>
      <text:p text:style-name="s22header">Информация об изменениях:</text:p>
      <text:p text:style-name="s22"><text:bookmark text:name="anchor10024"/>Пункт 2 дополнен подпунктом "г" с 1 января 2026 г. - <text:a xlink:type="simple" xlink:href="http://ivo.garant.ru/document/redirect/413398052/10525">Указ</text:a> Президента России от 31 декабря 2025 г. № 1009</text:p>
      <text:p text:style-name="s1">г) на федерального государственного служащего, назначаемого на должность в порядке перевода из другого государственного органа (далее - кандидат на должность, назначаемый в порядке перевода).</text:p>
      <text:p text:style-name="s22header">Информация об изменениях:</text:p>
      <text:p text:style-name="s22"><text:bookmark text:name="anchor1003"/><text:a xlink:type="simple" xlink:href="http://ivo.garant.ru/document/redirect/70681384/1632">Указом</text:a> Президента РФ от 23 июня 2014 г. N 460 в пункт 3 внесены изменения, <text:a xlink:type="simple" xlink:href="http://ivo.garant.ru/document/redirect/70681384/80">вступающие в силу</text:a> с 1 января 2015 г.</text:p>
      <text:p text:style-name="s22"><text:a xlink:type="simple" xlink:href="http://ivo.garant.ru/document/redirect/58057616/1003">См. текст пункта в предыдущей редакции</text:a></text:p>
      <text:p text:style-name="s1">3. Сведения о доходах, об имуществе и обязательствах имущественного характера представляются по утвержденной Президентом Российской Федерации <text:a xlink:type="simple" xlink:href="http://ivo.garant.ru/document/redirect/70681384/1000">форме</text:a> справки:</text:p>
      <text:p text:style-name="s22header">Информация об изменениях:</text:p>
      <text:p text:style-name="s22"><text:bookmark text:name="anchor10031"/><text:a xlink:type="simple" xlink:href="http://ivo.garant.ru/document/redirect/71131326/100442">Указом</text:a> Президента РФ от 15 июля 2015 г. № 364 подпункт "а" изложен в новой редакции</text:p>
      <text:p text:style-name="s22"><text:a xlink:type="simple" xlink:href="http://ivo.garant.ru/document/redirect/57507672/10031">См. текст подпункта в предыдущей редакции</text:a></text:p>
      <text:p text:style-name="s1">а) гражданами - при поступлении на федеральную государственную службу;</text:p>
      <text:p text:style-name="s22header">Информация об изменениях:</text:p>
      <text:p text:style-name="s22"><text:bookmark text:name="anchor100311"/><text:a xlink:type="simple" xlink:href="http://ivo.garant.ru/document/redirect/71131326/100443">Указом</text:a> Президента РФ от 15 июля 2015 г. № 364 пункт 3 дополнен подпунктом "а.1"</text:p>
      <text:p text:style-name="s1">а.1) кандидатами на должности, предусмотренные перечнем, - при назначении на должности государственной службы, предусмотренные <text:a xlink:type="simple" xlink:href="http://ivo.garant.ru/document/redirect/195552/1000">перечнем</text:a> должностей, утвержденным <text:a xlink:type="simple" xlink:href="#anchor0">Указом</text:a> Президента Российской Федерации от 18 мая 2009 г. № 557;</text:p>
      <text:p text:style-name="s22header">Информация об изменениях:</text:p>
      <text:p text:style-name="s22"><text:bookmark text:name="anchor10032"/>Подпункт "б" изменен с 1 января 2026 г. - <text:a xlink:type="simple" xlink:href="http://ivo.garant.ru/document/redirect/413398052/10527">Указ</text:a> Президента России от 31 декабря 2025 г. № 1009</text:p>
      <text:p text:style-name="s22"><text:a xlink:type="simple" xlink:href="http://ivo.garant.ru/document/redirect/483425069/10032">См. предыдущую редакцию</text:a></text:p>
      <text:p text:style-name="s1">б) государственными служащими:</text:p>
      <text:p text:style-name="s1">в случае если при наделении полномочиями по должности, назначение на которую осуществляется Президентом Российской Федерации или Правительством Российской Федерации, сведения о доходах, об имуществе и обязательствах имущественного характера не представлялись, - в течение четырех месяцев со дня назначения на такую должность;</text:p>
      <text:p text:style-name="s1"><text:bookmark text:name="anchor100323"/>в случае возникновения оснований для представления сведений о расходах в соответствии с <text:a xlink:type="simple" xlink:href="http://ivo.garant.ru/document/redirect/70271682/0">Федеральным законом</text:a> от 3 декабря 2012 г. № 230-ФЗ "О контроле за соответствием расходов лиц, замещающих государственные должности, и иных лиц их доходам" - не позднее 30 апреля года, следующего за годом, в котором возникли такие основания;</text:p>
      <text:p text:style-name="s1"><text:bookmark text:name="anchor10033"/>в) утратил силу с 1 января 2026 г. - <text:a xlink:type="simple" xlink:href="http://ivo.garant.ru/document/redirect/413398052/10528">Указ</text:a> Президента России от 31 декабря 2025 г. № 1009</text:p>
      <text:p text:style-name="s22header">Информация об изменениях:</text:p>
      <text:p text:style-name="s22"><text:a xlink:type="simple" xlink:href="http://ivo.garant.ru/document/redirect/483425069/10033">См. предыдущую редакцию</text:a></text:p>
      <text:p text:style-name="s22header">Информация об изменениях:</text:p>
      <text:p text:style-name="s22"><text:bookmark text:name="anchor10034"/>Пункт 3 дополнен подпунктом "г" с 1 января 2026 г. - <text:a xlink:type="simple" xlink:href="http://ivo.garant.ru/document/redirect/413398052/10529">Указ</text:a> Президента России от 31 декабря 2025 г. № 1009</text:p>
      <text:p text:style-name="s1">г) кандидатами на должность, назначаемыми в порядке перевода, - при назначении на должность в порядке перевода из другого государственного органа.</text:p>
      <text:p text:style-name="s1"><text:bookmark text:name="anchor1004"/>4. Гражданин при назначении на должность государственной службы представляет:</text:p>
      <text:p text:style-name="s1"><text:bookmark text:name="anchor10041"/>а) сведения о своих доходах, полученных от всех источников (включая доходы по прежнему месту работы или месту замещения выборной должности, пенсии, пособия, иные выплаты) за календарный год, предшествующий году подачи документов для замещения должности государственной службы, а также сведения об имуществе, принадлежащем ему на праве собственности, и о своих обязательствах имущественного характера по состоянию на первое число месяца, предшествующего месяцу подачи документов для замещения должности государственной службы (на отчетную дату);</text:p>
      <text:p text:style-name="s22header">Информация об изменениях:</text:p>
      <text:p text:style-name="s22"><text:bookmark text:name="anchor10042"/>Подпункт "б" изменен с 1 января 2026 г. - <text:a xlink:type="simple" xlink:href="http://ivo.garant.ru/document/redirect/413398052/10530">Указ</text:a> Президента России от 31 декабря 2025 г. № 1009</text:p>
      <text:p text:style-name="s22"><text:a xlink:type="simple" xlink:href="http://ivo.garant.ru/document/redirect/483425069/10042">См. предыдущую редакцию</text:a></text:p>
      <text:p text:style-name="s1">б) сведения о доходах своих супруги (супруга) и несовершеннолетних детей, полученных от всех источников (включая заработную плату, пенсии, пособия, иные выплаты) за календарный год, предшествующий году подачи гражданином документов для замещения должности государственной службы, а также сведения об имуществе, принадлежащем им на праве собственности, и об их обязательствах имущественного характера по состоянию на первое число месяца, предшествующего месяцу подачи гражданином документов для замещения должности государственной службы (на отчетную дату).</text:p>
      <text:p text:style-name="s22header">Информация об изменениях:</text:p>
      <text:p text:style-name="s22"><text:bookmark text:name="anchor100441"/>Пункт 4.1 изменен с 1 января 2026 г. - <text:a xlink:type="simple" xlink:href="http://ivo.garant.ru/document/redirect/413398052/10531">Указ</text:a> Президента России от 31 декабря 2025 г. № 1009</text:p>
      <text:p text:style-name="s22"><text:a xlink:type="simple" xlink:href="http://ivo.garant.ru/document/redirect/483425069/100441">См. предыдущую редакцию</text:a></text:p>
      <text:p text:style-name="s1">4.1. Кандидат на должность, предусмотренную <text:a xlink:type="simple" xlink:href="http://ivo.garant.ru/document/redirect/195552/1000">перечнем</text:a>, кандидат на должность, назначаемый в порядке перевода, представляют сведения о доходах, об имуществе и обязательствах имущественного характера в соответствии с <text:a xlink:type="simple" xlink:href="#anchor1004">пунктом 4</text:a> настоящего Положения.</text:p>
      <text:p text:style-name="s22header">Информация об изменениях:</text:p>
      <text:p text:style-name="s22"><text:bookmark text:name="anchor1005"/>Пункт 5 изменен с 1 января 2026 г. - <text:a xlink:type="simple" xlink:href="http://ivo.garant.ru/document/redirect/413398052/10532">Указ</text:a> Президента России от 31 декабря 2025 г. № 1009</text:p>
      <text:p text:style-name="s22"><text:a xlink:type="simple" xlink:href="http://ivo.garant.ru/document/redirect/483425069/1005">См. предыдущую редакцию</text:a></text:p>
      <text:p text:style-name="s1">5. Государственный служащий представляет:</text:p>
      <text:p text:style-name="s1"><text:bookmark text:name="anchor10051"/>а) сведения о своих доходах, полученных с 1 января по 31 декабря года, в котором возникли основания для представления сведений о расходах в соответствии с <text:a xlink:type="simple" xlink:href="http://ivo.garant.ru/document/redirect/70271682/0">Федеральным законом</text:a> от 3 декабря 2012 г. № 230-ФЗ "О контроле за соответствием расходов лиц, замещающих государственные должности, и иных лиц их доходам" (отчетный период), от всех источников (включая денежное вознаграждение, пенсии, пособия, иные выплаты), а также сведения об имуществе, принадлежащем ему на праве собственности, и о своих обязательствах имущественного характера по состоянию на конец отчетного периода;</text:p>
      <text:p text:style-name="s1"><text:bookmark text:name="anchor10052"/>б) сведения о доходах своих супруги (супруга) и несовершеннолетних детей, полученных с 1 января по 31 декабря года, в котором возникли основания для представления сведений о расходах в соответствии с <text:a xlink:type="simple" xlink:href="http://ivo.garant.ru/document/redirect/70271682/0">Федеральным законом</text:a> от 3 декабря 2012 г. № 230-ФЗ "О контроле за соответствием расходов лиц, замещающих государственные должности, и иных лиц их доходам" (отчетный период), от всех источников (включая заработную плату, пенсии, пособия, иные выплаты), а также сведения об имуществе, принадлежащем им на праве собственности, и об их обязательствах имущественного характера по состоянию на конец отчетного периода.</text:p>
      <text:p text:style-name="s1"><text:bookmark text:name="anchor1006"/>6. <text:a xlink:type="simple" xlink:href="http://ivo.garant.ru/document/redirect/71131326/18">Утратил силу</text:a>.</text:p>
      <text:p text:style-name="s22header">Информация об изменениях:</text:p>
      <text:p text:style-name="s22">См. текст <text:a xlink:type="simple" xlink:href="http://ivo.garant.ru/document/redirect/57507672/1006">пункта 6</text:a></text:p>
      <text:p text:style-name="s22header">Информация об изменениях:</text:p>
      <text:p text:style-name="s22"><text:bookmark text:name="anchor1007"/>Пункт 7 изменен с 1 января 2026 г. - <text:a xlink:type="simple" xlink:href="http://ivo.garant.ru/document/redirect/413398052/10533">Указ</text:a> Президента России от 31 декабря 2025 г. № 1009</text:p>
      <text:p text:style-name="s22"><text:a xlink:type="simple" xlink:href="http://ivo.garant.ru/document/redirect/483425069/1007">См. предыдущую редакцию</text:a></text:p>
      <text:p text:style-name="s1">7. Сведения о доходах, об имуществе и обязательствах имущественного характера представляются в кадровую службу федерального государственного органа в <text:a xlink:type="simple" xlink:href="http://ivo.garant.ru/document/redirect/57751767/0">порядке</text:a>, устанавливаемом руководителем федерального государственного органа.</text:p>
      <text:p text:style-name="s1"><text:bookmark text:name="anchor10072"/>Сведения о доходах, об имуществе и обязательствах имущественного характера, представляемые гражданами, претендующими на замещение должностей государственной службы, назначение на которые и освобождение от которых осуществляются Президентом Российской Федерации или по представлению Президента Российской Федерации, гражданами, претендующими на замещение должностей руководителей и заместителей руководителей Аппарата Совета Федерации Федерального Собрания Российской Федерации, Аппарата Государственной Думы Федерального Собрания Российской Федерации, аппарата Центральной избирательной комиссии Российской Федерации и аппарата Счетной палаты Российской Федерации, а также представляемые государственными служащими, замещающими указанные должности государственной службы, направляются кадровой службой федерального государственного органа в Управление Президента Российской Федерации по вопросам государственной службы, кадров и противодействия коррупции.</text:p>
      <text:p text:style-name="s1"><text:bookmark text:name="anchor10073"/>Сведения о доходах, об имуществе и обязательствах имущественного характера, представляемые гражданами, претендующими на замещение должностей государственной службы, назначение на которые и освобождение от которых осуществляются Правительством Российской Федерации, а также представляемые государственными служащими, замещающими указанные должности государственной службы, направляются кадровой службой федерального государственного органа в подразделение Аппарата Правительства Российской Федерации, <text:a xlink:type="simple" xlink:href="http://ivo.garant.ru/document/redirect/196745/1">определяемое</text:a> Правительством Российской Федерации.</text:p>
      <text:p text:style-name="s9header">ГАРАНТ:</text:p>
      <text:p text:style-name="s9">См. <text:a xlink:type="simple" xlink:href="http://ivo.garant.ru/document/redirect/414045013/0">Методические рекомендации</text:a> по вопросам представления сведений о доходах, расходах, об имуществе и обязательствах имущественного характера и заполнения соответствующей формы справки в 2026 году (за отчетный 2025 год)</text:p>
      <text:p text:style-name="s1"><text:bookmark text:name="anchor10074"/>Сведения о доходах, об имуществе и обязательствах имущественного характера, представляемые государственными служащими, указанными в <text:a xlink:type="simple" xlink:href="#anchor10072">абзацах втором</text:a> и <text:a xlink:type="simple" xlink:href="#anchor10073">третьем</text:a> настоящего пункта, направляются кадровой службой федерального государственного органа в Управление Президента Российской Федерации по вопросам государственной службы, кадров и противодействия коррупции или в подразделение Аппарата Правительства Российской Федерации, определяемое Правительством Российской Федерации, в течение 10 дней после окончания срока, предусмотренного для их представления в кадровую службу федерального государственного органа.</text:p>
      <text:p text:style-name="s22header">Информация об изменениях:</text:p>
      <text:p text:style-name="s22"><text:bookmark text:name="anchor1008"/>Пункт 8 изменен с 1 января 2026 г. - <text:a xlink:type="simple" xlink:href="http://ivo.garant.ru/document/redirect/413398052/10534">Указ</text:a> Президента России от 31 декабря 2025 г. № 1009</text:p>
      <text:p text:style-name="s22"><text:a xlink:type="simple" xlink:href="http://ivo.garant.ru/document/redirect/483425069/1008">См. предыдущую редакцию</text:a></text:p>
      <text:p text:style-name="s1">8. В случае если гражданин, кандидат на должность, предусмотренную <text:a xlink:type="simple" xlink:href="http://ivo.garant.ru/document/redirect/195552/1000">перечнем</text:a>, кандидат на должность, назначаемый в порядке перевода, государственный служащий обнаружили, что в представленных ими в кадровую службу федерального государственного органа сведениях о доходах, об имуществе и обязательствах имущественного характера не отражены или не полностью отражены какие-либо сведения либо имеются ошибки, они вправе представить уточненные сведения в порядке, установленном настоящим Положением.</text:p>
      <text:p text:style-name="s1"><text:bookmark text:name="anchor1082"/>Гражданин может представить уточненные сведения в течение одного месяца со дня представления сведений в соответствии с <text:a xlink:type="simple" xlink:href="#anchor10031">подпунктом "а" пункта 3</text:a> настоящего Положения. Кандидат на должность, предусмотренную перечнем, может представить уточненные сведения в течение одного месяца со дня представления сведений в соответствии с <text:a xlink:type="simple" xlink:href="#anchor100311">подпунктом "а<text:span text:style-name="upper"><text:span> 1</text:span></text:span>" пункта 3</text:a> настоящего Положения. Государственный служащий может представить уточненные сведения в течение одного месяца после окончания срока, указанного в <text:a xlink:type="simple" xlink:href="#anchor10032">подпункте "б" пункта 3</text:a> настоящего Положения. Кандидат на должность, назначаемый в порядке перевода, может представить уточненные сведения в течение одного месяца со дня представления сведений в соответствии с <text:a xlink:type="simple" xlink:href="#anchor10034">подпунктом "г" пункта 3</text:a> настоящего Положения.</text:p>
      <text:p text:style-name="s1"><text:bookmark text:name="anchor10083"/>Уточненные сведения, представленные гражданами, претендующими на замещение должностей государственной службы, указанных в <text:a xlink:type="simple" xlink:href="#anchor10072">абзацах втором</text:a> и <text:a xlink:type="simple" xlink:href="#anchor10073">третьем пункта 7</text:a> настоящего Положения, и государственными служащими, замещающими такие должности государственной службы, направляются кадровой службой федерального государственного органа соответственно в Управление Президента Российской Федерации по вопросам государственной службы, кадров и противодействия коррупции и в подразделение Аппарата Правительства Российской Федерации, определяемое Правительством Российской Федерации, в течение пяти дней после их представления в соответствующую кадровую службу.</text:p>
      <text:p text:style-name="s22header">Информация об изменениях:</text:p>
      <text:p text:style-name="s22"><text:bookmark text:name="anchor10081"/>Положение дополнено пунктом 8.1 с 1 июля 2020 г. - <text:a xlink:type="simple" xlink:href="http://ivo.garant.ru/document/redirect/73404211/21">Указ</text:a> Президента России от 15 января 2020 г. № 13</text:p>
      <text:p text:style-name="s1">8.1. Сведения о доходах, об имуществе и обязательствах имущественного характера представляются по утвержденной Президентом Российской Федерации <text:a xlink:type="simple" xlink:href="http://ivo.garant.ru/document/redirect/70681384/1000">форме</text:a> справки, заполненной с использованием специального программного обеспечения "Справки БК", размещенного на <text:a xlink:type="simple" xlink:href="http://www.kremlin.ru">официальном сайте</text:a> Президента Российской Федерации, ссылка на который также размещается на <text:a xlink:type="simple" xlink:href="https://gossluzhba.gov.ru/">официальном сайте</text:a> федеральной государственной информационной системы в области государственной службы в информационно-телекоммуникационной сети "Интернет".</text:p>
      <text:p text:style-name="s22header">Информация об изменениях:</text:p>
      <text:p text:style-name="s22"><text:bookmark text:name="anchor1009"/>Пункт 9 изменен с 1 января 2026 г. - <text:a xlink:type="simple" xlink:href="http://ivo.garant.ru/document/redirect/413398052/10535">Указ</text:a> Президента России от 31 декабря 2025 г. № 1009</text:p>
      <text:p text:style-name="s22"><text:a xlink:type="simple" xlink:href="http://ivo.garant.ru/document/redirect/483425069/1009">См. предыдущую редакцию</text:a></text:p>
      <text:p text:style-name="s1">9. В случае непредставления по объективным причинам кандидатом на должность, предусмотренную <text:a xlink:type="simple" xlink:href="http://ivo.garant.ru/document/redirect/195552/1000">перечнем</text:a>, кандидатом на должность, назначаемым в порядке перевода, государственным служащим сведений о доходах, об имуществе и обязательствах имущественного характера своих супруги (супруга) и несовершеннолетних детей данный факт подлежит рассмотрению на соответствующей комиссии по соблюдению требований к служебному поведению федеральных государственных служащих и урегулированию конфликта интересов.</text:p>
      <text:p text:style-name="s22header">Информация об изменениях:</text:p>
      <text:p text:style-name="s22"><text:bookmark text:name="anchor1010"/>Пункт 10 изменен с 1 января 2026 г. - <text:a xlink:type="simple" xlink:href="http://ivo.garant.ru/document/redirect/413398052/10536">Указ</text:a> Президента России от 31 декабря 2025 г. № 1009</text:p>
      <text:p text:style-name="s22"><text:a xlink:type="simple" xlink:href="http://ivo.garant.ru/document/redirect/483425069/1010">См. предыдущую редакцию</text:a></text:p>
      <text:p text:style-name="s1">10. Проверка достоверности и полноты сведений о доходах, об имуществе и обязательствах имущественного характера, представленных в соответствии с настоящим Положением, осуществляется в соответствии с <text:a xlink:type="simple" xlink:href="http://ivo.garant.ru/document/redirect/12164203/806">законодательством</text:a> Российской Федерации.</text:p>
      <text:p text:style-name="s9header">ГАРАНТ:</text:p>
      <text:p text:style-name="s9">См. <text:a xlink:type="simple" xlink:href="http://ivo.garant.ru/document/redirect/196300/1000">Положение</text:a>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е <text:a xlink:type="simple" xlink:href="http://ivo.garant.ru/document/redirect/196300/0">Указом</text:a> Президента РФ от 21 сентября 2009 г. N 1065</text:p>
      <text:p text:style-name="s22header">Информация об изменениях:</text:p>
      <text:p text:style-name="s22"><text:bookmark text:name="anchor1011"/>Пункт 11 изменен с 1 января 2026 г. - <text:a xlink:type="simple" xlink:href="http://ivo.garant.ru/document/redirect/413398052/10537">Указ</text:a> Президента России от 31 декабря 2025 г. № 1009</text:p>
      <text:p text:style-name="s22"><text:a xlink:type="simple" xlink:href="http://ivo.garant.ru/document/redirect/483425069/1011">См. предыдущую редакцию</text:a></text:p>
      <text:p text:style-name="s1">11. Сведения о доходах, об имуществе и обязательствах имущественного характера, представляемые в соответствии с настоящим Положением, являются сведениями конфиденциального характера, если <text:a xlink:type="simple" xlink:href="http://ivo.garant.ru/document/redirect/10102673/5">федеральным законом</text:a> они не отнесены к сведениям, составляющим государственную тайну.</text:p>
      <text:p text:style-name="s1"><text:bookmark text:name="anchor10112"/>Эти сведения предоставляются руководителю федерального государственного органа и другим должностным лицам федерального государственного органа, наделенным полномочиями назначать на должности государственной службы и освобождать от них, а также иным должностным лицам в случаях, предусмотренных федеральными законами.</text:p>
      <text:p text:style-name="s1"><text:bookmark text:name="anchor1012"/>12. Утратил силу с 1 января 2026 г. - <text:a xlink:type="simple" xlink:href="http://ivo.garant.ru/document/redirect/413398052/10541">Указ</text:a> Президента России от 31 декабря 2025 г. № 1009</text:p>
      <text:p text:style-name="s22header">Информация об изменениях:</text:p>
      <text:p text:style-name="s22"><text:a xlink:type="simple" xlink:href="http://ivo.garant.ru/document/redirect/483425069/1012">См. предыдущую редакцию</text:a></text:p>
      <text:p text:style-name="s1"><text:bookmark text:name="anchor1013"/>13. Федеральные государственные служащие, в должностные обязанности которых входит работа со сведениями о доходах, об имуществе и обязательствах имущественного характера, виновные в их разглашении или использовании в целях, не предусмотренных законодательством Российской Федерации, несут ответственность в соответствии с <text:a xlink:type="simple" xlink:href="http://ivo.garant.ru/document/redirect/12125267/1314">законодательством</text:a> Российской Федерации.</text:p>
      <text:p text:style-name="s22header">Информация об изменениях:</text:p>
      <text:p text:style-name="s22"><text:bookmark text:name="anchor1014"/>Пункт 14 изменен с 1 января 2026 г. - <text:a xlink:type="simple" xlink:href="http://ivo.garant.ru/document/redirect/413398052/10542">Указ</text:a> Президента России от 31 декабря 2025 г. № 1009</text:p>
      <text:p text:style-name="s22"><text:a xlink:type="simple" xlink:href="http://ivo.garant.ru/document/redirect/483425069/1014">См. предыдущую редакцию</text:a></text:p>
      <text:p text:style-name="s1">14. Сведения о доходах, об имуществе и обязательствах имущественного характера, представленные в соответствии с настоящим Положением, и информация о результатах проверки достоверности и полноты этих сведений (решении соответствующей комиссии по соблюдению требований к служебному поведению федеральных государственных служащих и урегулированию конфликта интересов) приобщаются к личному делу государственного служащего. Указанные сведения также могут храниться в электронном виде.</text:p>
      <text:p text:style-name="s1"><text:bookmark text:name="anchor10142"/>В случае если гражданин, кандидат на должность, предусмотренную <text:a xlink:type="simple" xlink:href="http://ivo.garant.ru/document/redirect/195552/1000">перечнем</text:a>, кандидат на должность, назначаемый в порядке перевода, представившие в кадровую службу федерального государственного органа сведения о доходах, об имуществе и обязательствах имущественного характера в соответствии с настоящим Положением, не были назначены на должность государственной службы, такие сведения возвращаются указанным лицам по их письменному заявлению вместе с другими документами.</text:p>
      <text:p text:style-name="s22header">Информация об изменениях:</text:p>
      <text:p text:style-name="s22"><text:bookmark text:name="anchor1015"/>Пункт 15 изменен с 1 января 2026 г. - <text:a xlink:type="simple" xlink:href="http://ivo.garant.ru/document/redirect/413398052/10544">Указ</text:a> Президента России от 31 декабря 2025 г. № 1009</text:p>
      <text:p text:style-name="s22"><text:a xlink:type="simple" xlink:href="http://ivo.garant.ru/document/redirect/483425069/1015">См. предыдущую редакцию</text:a></text:p>
      <text:p text:style-name="s1">15. При непредставлении сведений о доходах, об имуществе и обязательствах имущественного характера, представлении заведомо неполных сведений, за исключением случаев, установленных федеральными законами, либо представлении заведомо недостоверных сведений гражданин, кандидат на должность, предусмотренную <text:a xlink:type="simple" xlink:href="http://ivo.garant.ru/document/redirect/195552/1000">перечнем</text:a>, кандидат на должность, назначаемый в порядке перевода, не могут быть назначены на соответствующую должность государственной службы, а государственный служащий освобождается от должности государственной службы или подвергается иным видам дисциплинарной ответственности в соответствии с <text:a xlink:type="simple" xlink:href="http://ivo.garant.ru/document/redirect/12136354/57">законодательством</text:a> Российской Федерации.</text:p>
      <text:p text:style-name="s1"/>
      <text:p text:style-name="s2_preformatted11"><text:bookmark text:name="anchor1100"/><text:s text:c="44"/>УТВЕРЖДЕНА</text:p>
      <text:p text:style-name="s2_preformatted11"><text:s text:c="46"/><text:a xlink:type="simple" xlink:href="#anchor0">Указом</text:a> Президента</text:p>
      <text:p text:style-name="s2_preformatted11"><text:s text:c="45"/>Российской Федерации</text:p>
      <text:p text:style-name="s2_preformatted11"><text:s text:c="43"/>от 18 мая 2009 г. N 559</text:p>
      <text:p text:style-name="s1"/>
      <text:p text:style-name="s2_preformatted11"><text:s text:c="31"/><text:span text:style-name="s10"><text:s text:c="2"/>СПРАВКА</text:span></text:p>
      <text:p text:style-name="s2_preformatted11"><text:span text:style-name="s10"><text:s text:c="9"/>о доходах, об имуществе и обязательствах имущественного</text:span></text:p>
      <text:p text:style-name="s2_preformatted11"><text:span text:style-name="s10"><text:s text:c="8"/>характера гражданина, претендующего на замещение должности</text:span></text:p>
      <text:p text:style-name="s2_preformatted11"><text:span text:style-name="s10"><text:s text:c="20"/>федеральной государственной службы</text:span></text:p>
      <text:p text:style-name="s1"/>
      <text:p text:style-name="s1"><text:a xlink:type="simple" xlink:href="#anchor12">Подпункт "б" пункта 1</text:a> Указа, утвердивший настоящую справку, признан <text:a xlink:type="simple" xlink:href="http://ivo.garant.ru/document/redirect/70681384/1710">утратившим силу</text:a> с 1 января 2015 г.</text:p>
      <text:p text:style-name="s22header">Информация об изменениях:</text:p>
      <text:p text:style-name="s22">См. текст <text:a xlink:type="simple" xlink:href="http://ivo.garant.ru/document/redirect/58057616/1100">справки</text:a></text:p>
      <text:p text:style-name="s9header">ГАРАНТ:</text:p>
      <text:p text:style-name="s9">См. <text:a xlink:type="simple" xlink:href="http://ivo.garant.ru/document/redirect/70681384/1000">форму</text:a> справки о доходах, расходах, об имуществе и обязательствах имущественного характера, утвержденную <text:a xlink:type="simple" xlink:href="http://ivo.garant.ru/document/redirect/70681384/0">Указом</text:a> Президента РФ от 23 июня 2014 г. № 460</text:p>
      <text:p text:style-name="s9"/>
      <text:p text:style-name="s2_preformatted11"><text:bookmark text:name="anchor1200"/><text:s text:c="50"/>УТВЕРЖДЕНА</text:p>
      <text:p text:style-name="s2_preformatted11"><text:s text:c="47"/><text:a xlink:type="simple" xlink:href="#anchor0">Указом</text:a> Президента</text:p>
      <text:p text:style-name="s2_preformatted11"><text:s text:c="45"/>Российской Федерации</text:p>
      <text:p text:style-name="s2_preformatted11"><text:s text:c="44"/>от 18 мая 2009 г. N 559</text:p>
      <text:p text:style-name="s1"/>
      <text:p text:style-name="s2_preformatted11"><text:s text:c="33"/><text:span text:style-name="s10"> СПРАВКА</text:span></text:p>
      <text:p text:style-name="s2_preformatted11"><text:span text:style-name="s10"><text:s text:c="10"/>о доходах, об имуществе и обязательствах имущественного</text:span></text:p>
      <text:p text:style-name="s2_preformatted11"><text:span text:style-name="s10"><text:s text:c="10"/>характера супруги (супруга) и несовершеннолетних детей</text:span></text:p>
      <text:p text:style-name="s2_preformatted11"><text:span text:style-name="s10"><text:s text:c="13"/>гражданина, претендующего на замещение должности</text:span></text:p>
      <text:p text:style-name="s2_preformatted11"><text:span text:style-name="s10"><text:s text:c="20"/>федеральной государственной службы</text:span></text:p>
      <text:p text:style-name="s1"/>
      <text:p text:style-name="s1"><text:a xlink:type="simple" xlink:href="#anchor13">Подпункт "в" пункта 1</text:a> Указа, утвердивший настоящую справку, признан <text:a xlink:type="simple" xlink:href="http://ivo.garant.ru/document/redirect/70681384/1710">утратившим силу</text:a> с 1 января 2015 г.</text:p>
      <text:p text:style-name="s22header">Информация об изменениях:</text:p>
      <text:p text:style-name="s22">См. текст <text:a xlink:type="simple" xlink:href="http://ivo.garant.ru/document/redirect/58057616/1200">справки</text:a></text:p>
      <text:p text:style-name="s9header">ГАРАНТ:</text:p>
      <text:p text:style-name="s9">См. <text:a xlink:type="simple" xlink:href="http://ivo.garant.ru/document/redirect/70681384/1000">форму</text:a> справки о доходах, расходах, об имуществе и обязательствах имущественного характера, утвержденную <text:a xlink:type="simple" xlink:href="http://ivo.garant.ru/document/redirect/70681384/0">Указом</text:a> Президента РФ от 23 июня 2014 г. № 460</text:p>
      <text:p text:style-name="s9"/>
      <text:p text:style-name="s2_preformatted11"><text:bookmark text:name="anchor1300"/><text:s text:c="50"/>УТВЕРЖДЕНА</text:p>
      <text:p text:style-name="s2_preformatted11"><text:s text:c="46"/><text:a xlink:type="simple" xlink:href="#anchor0">Указом</text:a> Президента</text:p>
      <text:p text:style-name="s2_preformatted11"><text:s text:c="45"/>Российской Федерации</text:p>
      <text:p text:style-name="s2_preformatted11"><text:s text:c="43"/>от 18 мая 2009 г. N 559</text:p>
      <text:p text:style-name="s1"/>
      <text:p text:style-name="s2_preformatted11"><text:s text:c="33"/><text:span text:style-name="s10">СПРАВКА</text:span></text:p>
      <text:p text:style-name="s2_preformatted11"><text:span text:style-name="s10"><text:s text:c="9"/>о доходах, об имуществе и обязательствах имущественного</text:span></text:p>
      <text:p text:style-name="s2_preformatted11"><text:span text:style-name="s10"><text:s text:c="12"/>характера федерального государственного служащего</text:span></text:p>
      <text:p text:style-name="s1"/>
      <text:p text:style-name="s1"><text:a xlink:type="simple" xlink:href="#anchor14">Подпункт "г" пункта 1</text:a> Указа, утвердивший настоящую справку, признан <text:a xlink:type="simple" xlink:href="http://ivo.garant.ru/document/redirect/70681384/1710">утратившим силу</text:a> с 1 января 2015 г.</text:p>
      <text:p text:style-name="s22header">Информация об изменениях:</text:p>
      <text:p text:style-name="s22">См. текст <text:a xlink:type="simple" xlink:href="http://ivo.garant.ru/document/redirect/58057616/1300">справки</text:a></text:p>
      <text:p text:style-name="s9header">ГАРАНТ:</text:p>
      <text:p text:style-name="s9">См. <text:a xlink:type="simple" xlink:href="http://ivo.garant.ru/document/redirect/70681384/1000">форму</text:a> справки о доходах, расходах, об имуществе и обязательствах имущественного характера, утвержденную <text:a xlink:type="simple" xlink:href="http://ivo.garant.ru/document/redirect/70681384/0">Указом</text:a> Президента РФ от 23 июня 2014 г. № 460</text:p>
      <text:p text:style-name="s9"/>
      <text:p text:style-name="s2_preformatted11"><text:bookmark text:name="anchor1400"/><text:s text:c="50"/>УТВЕРЖДЕНА</text:p>
      <text:p text:style-name="s2_preformatted11"><text:s text:c="46"/><text:a xlink:type="simple" xlink:href="#anchor0">Указом</text:a> Президента</text:p>
      <text:p text:style-name="s2_preformatted11"><text:s text:c="45"/>Российской Федерации</text:p>
      <text:p text:style-name="s2_preformatted11"><text:s text:c="43"/>от 18 мая 2009 г. N 559</text:p>
      <text:p text:style-name="s1"/>
      <text:p text:style-name="s2_preformatted11"><text:s text:c="33"/><text:span text:style-name="s10">СПРАВКА</text:span></text:p>
      <text:p text:style-name="s2_preformatted11"><text:span text:style-name="s10"><text:s text:c="9"/>о доходах, об имуществе и обязательствах имущественного</text:span></text:p>
      <text:p text:style-name="s2_preformatted11"><text:span text:style-name="s10"><text:s text:c="10"/>характера супруги (супруга) и несовершеннолетних детей</text:span></text:p>
      <text:p text:style-name="s2_preformatted11"><text:span text:style-name="s10"><text:s text:c="17"/>федерального государственного служащего</text:span></text:p>
      <text:p text:style-name="s1"/>
      <text:p text:style-name="s1"><text:a xlink:type="simple" xlink:href="#anchor15">Подпункт "д" пункта 1</text:a> Указа, утвердивший настоящую справку, признан <text:a xlink:type="simple" xlink:href="http://ivo.garant.ru/document/redirect/70681384/1710">утратившим силу</text:a> с 1 января 2015 г.</text:p>
      <text:p text:style-name="s22header">Информация об изменениях:</text:p>
      <text:p text:style-name="s22">См. текст <text:a xlink:type="simple" xlink:href="http://ivo.garant.ru/document/redirect/58057616/1400">справки</text:a></text:p>
      <text:p text:style-name="s9header">ГАРАНТ:</text:p>
      <text:p text:style-name="s9">См. <text:a xlink:type="simple" xlink:href="http://ivo.garant.ru/document/redirect/70681384/1000">форму</text:a> справки о доходах, расходах, об имуществе и обязательствах имущественного характера, утвержденную <text:a xlink:type="simple" xlink:href="http://ivo.garant.ru/document/redirect/70681384/0">Указом</text:a> Президента РФ от 23 июня 2014 г. № 46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18 мая 2009 г. N 559 "О представлении гражданами, претендующими на замещени...</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